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8000000029A9E8639A46C119A6F.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6.2701in" fo:margin-left="0in" fo:margin-top="0in" fo:margin-bottom="0in" table:align="left"/>
    </style:style>
    <style:style style:name="Table1.A" style:family="table-column">
      <style:table-column-properties style:column-width="6.2701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P1" style:family="paragraph" style:parent-style-name="Standard">
      <style:paragraph-properties fo:line-height="115%"/>
    </style:style>
    <style:style style:name="P2" style:family="paragraph" style:parent-style-name="Standard">
      <style:text-properties style:font-name="Calibri" fo:font-size="10pt" style:font-name-asian="Calibri1" style:font-size-asian="10pt" style:font-name-complex="Calibri1" style:font-size-complex="10pt"/>
    </style:style>
    <style:style style:name="P3" style:family="paragraph" style:parent-style-name="Standard">
      <style:paragraph-properties fo:line-height="100%" fo:text-align="justify" style:justify-single-word="false" fo:orphans="0" fo:widows="0"/>
      <style:text-properties style:font-name="Calibri" style:font-name-asian="Calibri1" style:font-name-complex="Calibri1"/>
    </style:style>
    <style:style style:name="P4" style:family="paragraph" style:parent-style-name="Standard">
      <style:text-properties fo:background-color="#ffff00"/>
    </style:style>
    <style:style style:name="P5" style:family="paragraph" style:parent-style-name="Standard">
      <style:paragraph-properties fo:line-height="100%" fo:text-align="justify" style:justify-single-word="false" fo:orphans="0" fo:widows="0"/>
    </style:style>
    <style:style style:name="P6" style:family="paragraph" style:parent-style-name="Standard">
      <style:paragraph-properties fo:margin-top="0.1665in" fo:margin-bottom="0in" loext:contextual-spacing="false" fo:line-height="100%" fo:text-align="justify" style:justify-single-word="false" fo:orphans="0" fo:widows="0"/>
    </style:style>
    <style:style style:name="P7" style:family="paragraph" style:parent-style-name="Standard" style:master-page-name="First_20_Page">
      <style:paragraph-properties fo:margin-top="0.1665in" fo:margin-bottom="0in" loext:contextual-spacing="false" fo:line-height="100%" fo:text-align="justify" style:justify-single-word="false" style:page-number="1"/>
    </style:style>
    <style:style style:name="P8" style:family="paragraph" style:parent-style-name="Standard">
      <style:paragraph-properties fo:margin-left="3.5in" fo:margin-right="0in" fo:text-indent="0.5in" style:auto-text-indent="false"/>
    </style:style>
    <style:style style:name="P9" style:family="paragraph" style:parent-style-name="Standard">
      <style:paragraph-properties fo:margin-left="3.5in" fo:margin-right="0in" fo:text-indent="0.5in" style:auto-text-indent="false"/>
      <style:text-properties style:font-name="Calibri" fo:font-size="10pt" style:font-name-asian="Calibri1" style:font-size-asian="10pt" style:font-name-complex="Calibri1" style:font-size-complex="10pt"/>
    </style:style>
    <style:style style:name="P10" style:family="paragraph" style:parent-style-name="Standard">
      <style:paragraph-properties fo:margin-top="0.1665in" fo:margin-bottom="0.1665in" loext:contextual-spacing="false" fo:line-height="100%"/>
    </style:style>
    <style:style style:name="P11" style:family="paragraph" style:parent-style-name="Standard">
      <style:paragraph-properties fo:margin-top="0.1665in" fo:margin-bottom="0.1665in" loext:contextual-spacing="false" fo:line-height="100%" fo:text-align="justify" style:justify-single-word="false"/>
    </style:style>
    <style:style style:name="P12" style:family="paragraph" style:parent-style-name="Standard">
      <style:paragraph-properties fo:margin-left="0in" fo:margin-right="-0.2252in" fo:text-indent="0in" style:auto-text-indent="false"/>
    </style:style>
    <style:style style:name="T1" style:family="text">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00"/>
    </style:style>
    <style:style style:name="T2" style:family="text">
      <style:text-properties style:font-name="Calibri" fo:font-size="10pt" style:font-name-asian="Calibri1" style:font-size-asian="10pt" style:font-name-complex="Calibri1" style:font-size-complex="10pt"/>
    </style:style>
    <style:style style:name="T3" style:family="text">
      <style:text-properties style:font-name="Calibri" fo:font-size="10pt" style:font-name-asian="Calibri1" style:font-size-asian="10pt" style:font-name-complex="Calibri1" style:font-size-complex="10pt" fo:background-color="#ffff00"/>
    </style:style>
    <style:style style:name="T4" style:family="text">
      <style:text-properties style:font-name="Calibri" fo:font-size="10pt" fo:font-weight="bold" style:font-name-asian="Calibri1" style:font-size-asian="10pt" style:font-weight-asian="bold" style:font-name-complex="Calibri1" style:font-size-complex="10pt" style:font-weight-complex="bold"/>
    </style:style>
    <style:style style:name="T5" style:family="text">
      <style:text-properties style:font-name="Calibri" fo:font-size="10pt" fo:font-weight="bold" style:font-name-asian="Calibri1" style:font-size-asian="10pt" style:font-weight-asian="bold" style:font-name-complex="Calibri1" style:font-size-complex="10pt" style:font-weight-complex="bold" fo:background-color="#ffff00"/>
    </style:style>
    <style:style style:name="T6" style:family="text">
      <style:text-properties style:font-name="Calibri" style:font-name-asian="Calibri1" style:font-name-complex="Calibri1"/>
    </style:style>
    <style:style style:name="T7" style:family="text">
      <style:text-properties fo:background-color="#ffff00"/>
    </style:style>
    <style:style style:name="T8" style:family="text">
      <style:text-properties fo:color="#2037a2" style:font-name="Calibri" fo:font-weight="bold" style:font-name-asian="Calibri1" style:font-weight-asian="bold" style:font-name-complex="Calibri1" style:font-weight-complex="bold"/>
    </style:style>
    <style:style style:name="T9" style:family="text">
      <style:text-properties style:text-position="super 58%" style:font-name="Calibri" style:font-name-asian="Calibri1" style:font-name-complex="Calibri1"/>
    </style:style>
    <style:style style:name="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text:span text:style-name="T1">Courrier à adresser aux député.es &amp; aux sénateurs.rices du champ républicain de votre département et des départements limitrophes</text:span></text:p>
      <text:p text:style-name="P2"/>
      <text:p text:style-name="P9"/>
      <text:p text:style-name="P9"/>
      <text:p text:style-name="P8"><text:span text:style-name="T3">A XXX, le xx xxxx 2026</text:span></text:p>
      <text:p text:style-name="P2"/>
      <text:p text:style-name="P2"/>
      <text:p text:style-name="Standard"><text:span text:style-name="T3">Madame la Députée ou Monsieur le Député, </text:span></text:p>
      <text:p text:style-name="Standard"><text:span text:style-name="T3">Madame la Sénatrice ou Monsieur le Sénateur,</text:span></text:p>
      <text:p text:style-name="P11"><text:span text:style-name="T2">La Grève du chômage est le rendez-vous annuel des territoires engagés dans la démarche Territoires zéro chômeur de longue durée. Son principe est simple : de la même manière que les salariés font grève pour défendre leurs droits, </text:span><text:span text:style-name="T4">les personnes privées durablement d’emploi se mettent symboliquement « en grève du chômage » pour revendiquer leur droit à l’emploi.</text:span><text:span text:style-name="T2"> Le temps d’une journée, elles rendent visibles leurs compétences et leur volonté de travailler, notamment en réalisant des travaux utiles qui répondent à des besoins du territoire mais qui, faute de modèle économique, restent aujourd’hui sans réponse.</text:span></text:p>
      <text:p text:style-name="P11"><text:span text:style-name="T2">Depuis onze ans, cet événement permet ainsi de donner à voir très concrètement le paradoxe au cœur de notre mobilisation : </text:span><text:span text:style-name="T4">des personnes sont durablement privées d’emploi alors même que des travaux utiles restent à réaliser.</text:span><text:span text:style-name="T2"> Actions de réemploi, entretien d’espaces naturels, services aux habitants, mobilités, alimentation, lien social : partout en France, la Grève du chômage met en lumière ce que les personnes privées durablement d’emploi peuvent apporter à leur territoire et rappelle que le droit d’obtenir un emploi, inscrit dans le préambule de la Constitution de 1946, reste encore à rendre effectif.</text:span></text:p>
      <text:p text:style-name="P11"><text:span text:style-name="T2">Cette 11e édition intervient dans un moment décisif. Après dix années d’expérimentation, </text:span><text:span text:style-name="T4">la proposition de loi visant à pérenniser Territoires zéro chômeur de longue durée a été adoptée par l’Assemblée nationale puis par le Sénat grâce à votre mobilisation et doit désormais achever son parcours parlementaire. en deuxième lecture au Palais Bourbon</text:span><text:span text:style-name="T2">, alors que le cadre expérimental actuel arrive à son terme le 31 décembre 2026. Pour les territoires engagés, les personnes privées durablement d’emploi et les salariés des entreprises à but d’emploi, </text:span><text:span text:style-name="T4">les prochains mois seront donc déterminants pour assurer l’avenir du projet.</text:span></text:p>
      <text:p text:style-name="P11"><text:span text:style-name="T2">Le </text:span><text:span text:style-name="T4">5 novembre prochain</text:span><text:span text:style-name="T2">, notre territoire se mobilisera ainsi aux côtés de nombreux autres territoires partout en France pour faire de l’emploi un droit effectif.</text:span></text:p>
      <text:p text:style-name="P10"><text:span text:style-name="T5">PERSONNALISATION POSSIBLE AVEC LE PROGRAMME DU TERRITOIRE</text:span></text:p>
      <text:p text:style-name="P11"><text:span text:style-name="T2">Au regard du rôle déterminant joué par le Parlement depuis l’adoption à l’unanimité des deux lois d’expérimentation de 2016 et 2020, nous avons le plaisir de vous convier à cet événement et de vous associer à cette mobilisation.</text:span></text:p>
      <text:p text:style-name="P11"><text:span text:style-name="T4">Cet automne sera décisif à double titre : pour achever la pérennisation législative du projet et pour lui donner, dans le cadre du projet de loi de finances pour 2027, les moyens de poursuivre et de développer son action.</text:span><text:span text:style-name="T2"> Alors que s’ouvrira le débat budgétaire, votre venue serait l’occasion de constater concrètement, sur le terrain, les effets de l’exercice du droit à l’emploi pour les personnes qui ont connu la privation durable d’emploi, mais aussi pour le développement économique, social et écologique de nos territoires.</text:span></text:p>
      <text:p text:style-name="P11"><text:span text:style-name="T2">Votre présence serait également l’occasion de rencontrer les personnes et les acteurs qui font vivre le projet, de vous présenter les actions conduites sur notre territoire, leurs résultats et leurs perspectives, et d’échanger sur les conditions nécessaires à la poursuite et au développement de cette dynamique au-delà de 2026.</text:span></text:p>
      <text:p text:style-name="P11"><text:span text:style-name="T2">Nous sommes à votre disposition pour organiser votre participation à cet événement et vous en présenter plus précisément le programme.</text:span></text:p>
      <text:p text:style-name="P11"><text:span text:style-name="T3">Je vous prie de croire, Madame la Députée ou Monsieur le Député, Madame la Sénatrice ou Monsieur le Sénateur, en l’assurance de ma considération distinguée.</text:span></text:p>
      <text:p text:style-name="Standard"><text:tab/><text:tab/><text:tab/><text:tab/><text:tab/><text:tab/><text:tab/><text:tab/><text:span text:style-name="T7">SIGNATURE</text:span></text:p>
      <text:p text:style-name="P4"/>
      <text:p text:style-name="P1"/>
      <table:table table:name="Table1" table:style-name="Table1">
        <table:table-column table:style-name="Table1.A"/>
        <table:table-row table:style-name="Table1.1">
          <table:table-cell table:style-name="Table1.A1" office:value-type="string">
            <text:p text:style-name="P5"><text:span text:style-name="T8">L’expérimentation Territoires zéro chômeur de longue durée en bref</text:span></text:p>
            <text:p text:style-name="P3"/>
            <text:p text:style-name="P6"><text:span text:style-name="T6">L’expérimentation Territoires zéro chômeur de longue durée a démarré fin 2016, suite à l’adoption de la loi du 29 février 2016, pour une durée de cinq ans sur 10 territoires. En décembre 2020, une nouvelle loi a été adoptée et a permis l’ouverture d’un appel à candidatures pour qu’au moins 50 territoires supplémentaires expérimentent le droit à l’emploi. Cet appel à projet est clos depuis le 30 juin 2024.</text:span></text:p>
            <text:p text:style-name="P6"><text:span text:style-name="T6">Aujourd’hui, 83 territoires sont habilités Territoires zéro chômeur de longue durée dans ce cadre expérimental.</text:span></text:p>
            <text:p text:style-name="P6"><text:span text:style-name="T6">Depuis son lancement, l’expérimentation a permis de faire du droit à l’emploi une réalité pour près de 6 000 personnes auparavant privées durablement d’emploi.</text:span></text:p>
            <text:p text:style-name="P6"><text:span text:style-name="T6">Nous nous mobilisons aujourd’hui pour rendre possible la suite du projet dans nos territoires à partir du 1</text:span><text:span text:style-name="T9">er</text:span><text:span text:style-name="T6"> juillet 2026 !</text:span></text:p>
            <text:p text:style-name="P3"/>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fr" fo:country="FR"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keep-with-next="always"/>
      <style:text-properties fo:color="#434343"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2252in" fo:text-indent="0in" style:auto-text-indent="false"/>
    </style:style>
    <style:style style:name="Mfr1" style:family="graphic" style:parent-style-name="Graphics">
      <style:graphic-properties fo:margin-left="0.1252in" fo:margin-right="0.1252in" fo:margin-top="0.1252in" fo:margin-bottom="0.1252in" style:run-through="background" style:wrap="parallel" style:number-wrapped-paragraphs="no-limit" style:wrap-contour="false" style:vertical-pos="from-top" style:vertical-rel="page" style:horizontal-pos="from-left" style:horizontal-rel="page" fo:background-color="transparent" draw:fill="none" draw:fill-color="#ffffff" fo:padding="0in" fo:border="none" style:mirror="none" fo:clip="rect(0in, 0.0736in, 0in, 0.0736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1965in" fo:margin-left="0in" fo:margin-right="0in" fo:margin-top="0in"/>
      </style:footer-style>
    </style:page-layout>
    <style:page-layout style:name="Mpm2">
      <style:page-layout-properties fo:page-width="8.2681in" fo:page-height="11.6929in" style:num-format="1" style:print-orientation="portrait" fo:margin-top="0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1in" fo:margin-left="0in" fo:margin-right="0in" fo:margin-bottom="0.9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Footer"/>
      </style:footer>
    </style:master-page>
    <style:master-page style:name="First_20_Page" style:display-name="First Page" style:page-layout-name="Mpm2" style:next-style-name="Standard">
      <style:header>
        <text:p text:style-name="Standard"><draw:frame draw:style-name="Mfr1" draw:name="image1.jpg" text:anchor-type="char" svg:x="-0.0102in" svg:y="0in" svg:width="8.2866in" svg:height="2.7134in" draw:z-index="0"><draw:image xlink:href="Pictures/10000000000008000000029A9E8639A46C119A6F.jpg" xlink:type="simple" xlink:show="embed" xlink:actuate="onLoad" loext:mime-type="image/jpeg"/></draw:frame></text:p>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1" meta:object-count="0" meta:page-count="1" meta:paragraph-count="20" meta:word-count="709" meta:character-count="4564" meta:non-whitespace-character-count="3866"/>
    <meta:generator>LibreOfficeDev/6.0.5.2$Linux_X86_64 LibreOffice_project/</meta:generator>
  </office:meta>
</office:document-meta>
</file>