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8000000029A73723E09583C36F8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701in" fo:margin-left="0in" fo:margin-top="0in" fo:margin-bottom="0in" table:align="left"/>
    </style:style>
    <style:style style:name="Table1.A" style:family="table-column">
      <style:table-column-properties style:column-width="6.270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15%"/>
      <style:text-properties style:font-name="Calibri" fo:font-size="10pt" style:font-name-asian="Calibri1" style:font-size-asian="10pt" style:font-name-complex="Calibri1" style:font-size-complex="10pt"/>
    </style:style>
    <style:style style:name="P3" style:family="paragraph" style:parent-style-name="Standard">
      <style:paragraph-properties fo:line-height="100%" fo:text-align="justify" style:justify-single-word="false"/>
      <style:text-properties style:font-name="Calibri" fo:font-size="10pt" style:font-name-asian="Calibri1" style:font-size-asian="10pt" style:font-name-complex="Calibri1" style:font-size-complex="10pt"/>
    </style:style>
    <style:style style:name="P4" style:family="paragraph" style:parent-style-name="Standard">
      <style:paragraph-properties fo:line-height="100%" fo:text-align="justify" style:justify-single-word="false" fo:orphans="0" fo:widows="0"/>
      <style:text-properties style:font-name="Calibri" style:font-name-asian="Calibri1" style:font-name-complex="Calibri1"/>
    </style:style>
    <style:style style:name="P5" style:family="paragraph" style:parent-style-name="Standard">
      <style:paragraph-properties fo:line-height="100%" fo:text-align="justify" style:justify-single-word="false"/>
    </style:style>
    <style:style style:name="P6" style:family="paragraph" style:parent-style-name="Standard">
      <style:paragraph-properties fo:line-height="100%" fo:text-align="justify" style:justify-single-word="false" fo:orphans="0" fo:widows="0"/>
    </style:style>
    <style:style style:name="P7" style:family="paragraph" style:parent-style-name="Standard">
      <style:paragraph-properties fo:margin-left="3.5in" fo:margin-right="0in" fo:line-height="115%" fo:text-indent="0.5in" style:auto-text-indent="false"/>
      <style:text-properties style:font-name="Calibri" fo:font-size="10pt" style:font-name-asian="Calibri1" style:font-size-asian="10pt" style:font-name-complex="Calibri1" style:font-size-complex="10pt"/>
    </style:style>
    <style:style style:name="P8" style:family="paragraph" style:parent-style-name="Standard">
      <style:paragraph-properties fo:margin-left="3.5in" fo:margin-right="0in" fo:line-height="115%" fo:text-indent="0.5in" style:auto-text-indent="false"/>
    </style:style>
    <style:style style:name="P9" style:family="paragraph" style:parent-style-name="Standard">
      <style:paragraph-properties fo:margin-top="0.1665in" fo:margin-bottom="0.1665in" loext:contextual-spacing="false" fo:line-height="100%" fo:text-align="justify" style:justify-single-word="false"/>
    </style:style>
    <style:style style:name="P10" style:family="paragraph" style:parent-style-name="Standard">
      <style:paragraph-properties fo:margin-top="0.1665in" fo:margin-bottom="0in" loext:contextual-spacing="false" fo:line-height="115%" fo:text-align="justify" style:justify-single-word="false"/>
    </style:style>
    <style:style style:name="P11" style:family="paragraph" style:parent-style-name="Standard">
      <style:paragraph-properties fo:margin-left="0in" fo:margin-right="-0.2252in" fo:text-indent="0in" style:auto-text-indent="false"/>
    </style:style>
    <style:style style:name="P12" style:family="paragraph" style:parent-style-name="Standard" style:master-page-name="First_20_Page">
      <style:paragraph-properties fo:line-height="115%" fo:text-align="justify" style:justify-single-word="false" style:page-number="1"/>
    </style:style>
    <style:style style:name="T1" style:family="text">
      <style:text-properties style:font-name="Calibri" fo:font-size="10pt" fo:font-style="italic" fo:font-weight="bold" style:font-name-asian="Calibri1" style:font-size-asian="10pt" style:font-style-asian="italic" style:font-weight-asian="bold" style:font-name-complex="Calibri1" style:font-size-complex="10pt" style:font-style-complex="italic" style:font-weight-complex="bold" fo:background-color="#ffff00"/>
    </style:style>
    <style:style style:name="T2" style:family="text">
      <style:text-properties style:font-name="Calibri" fo:font-size="10pt" style:font-name-asian="Calibri1" style:font-size-asian="10pt" style:font-name-complex="Calibri1" style:font-size-complex="10pt"/>
    </style:style>
    <style:style style:name="T3" style:family="text">
      <style:text-properties style:font-name="Calibri" fo:font-size="10pt" style:font-name-asian="Calibri1" style:font-size-asian="10pt" style:font-name-complex="Calibri1" style:font-size-complex="10pt" fo:background-color="#ffff00"/>
    </style:style>
    <style:style style:name="T4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T5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 fo:background-color="#ffff00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7" style:family="text">
      <style:text-properties style:font-name="Calibri" style:font-name-asian="Calibri1" style:font-name-complex="Calibri1"/>
    </style:style>
    <style:style style:name="T8" style:family="text">
      <style:text-properties fo:color="#2037a2" style:font-name="Calibri" fo:font-weight="bold" style:font-name-asian="Calibri1" style:font-weight-asian="bold" style:font-name-complex="Calibri1" style:font-weight-complex="bold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.0736in, 0in, 0.0736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Courrier à adresser au/à la président.e du département ou au/à la VP Insertion ou au/à la conseiller.ère départemental.e du canton</text:span></text:p>
      <text:p text:style-name="P2"/>
      <text:p text:style-name="P7"/>
      <text:p text:style-name="P8"><text:span text:style-name="T3">A XXX, le xx xxxx 2026</text:span></text:p>
      <text:p text:style-name="P2"/>
      <text:p text:style-name="P2"/>
      <text:p text:style-name="P1"><text:span text:style-name="T3">Madame la Présidente ou Monsieur le Président, Madame la Vice-Présidente ou Monsieur le Vice-Président, Madame la Conseillère départementale ou Monsieur le Conseiller départemental,</text:span></text:p>
      <text:p text:style-name="P3"/>
      <text:p text:style-name="P9"><text:span text:style-name="T2">La Grève du chômage est le rendez-vous annuel des territoires engagés dans la démarche Territoires zéro chômeur de longue durée. Son principe est simple : de la même manière que les salariés font grève pour défendre leurs droits, </text:span><text:span text:style-name="T4">les personnes privées durablement d’emploi se mettent symboliquement « en grève du chômage » pour revendiquer leur droit à l’emploi.</text:span><text:span text:style-name="T2"> Le temps d’une journée, elles rendent visibles leurs compétences et leur volonté de travailler, notamment en réalisant des travaux utiles qui répondent à des besoins du territoire mais qui, faute de modèle économique, restent aujourd’hui sans réponse.</text:span></text:p>
      <text:p text:style-name="P9"><text:span text:style-name="T2">Depuis onze ans, cet événement permet ainsi de donner à voir très concrètement le paradoxe au cœur de notre mobilisation : </text:span><text:span text:style-name="T4">des personnes sont durablement privées d’emploi alors même que des travaux utiles restent à réaliser.</text:span><text:span text:style-name="T2"> Actions de réemploi, entretien d’espaces naturels, services aux habitants, mobilités, alimentation, lien social : partout en France, la Grève du chômage met en lumière ce que les personnes privées durablement d’emploi peuvent apporter à leur territoire et rappelle que le droit d’obtenir un emploi, inscrit dans le préambule de la Constitution de 1946, reste encore à rendre effectif.</text:span></text:p>
      <text:p text:style-name="P9"><text:span text:style-name="T2">Cette 11e édition intervient dans un moment décisif. Après dix années d’expérimentation, </text:span><text:span text:style-name="T4">la proposition de loi visant à pérenniser Territoires zéro chômeur de longue durée a été adoptée par l’Assemblée nationale puis par le Sénat et doit désormais achever son parcours parlementaire </text:span><text:span text:style-name="T2">en deuxième lecture, alors que le cadre expérimental actuel arrive à son terme le 31 décembre 2026. Pour les territoires engagés, les personnes privées durablement d’emploi et les salariés des entreprises à but d’emploi, </text:span><text:span text:style-name="T4">les prochains mois seront donc déterminants pour assurer l’avenir du projet.</text:span></text:p>
      <text:p text:style-name="P5"><text:span text:style-name="T2">Cette année, la Grève du chômage coïncide également avec la</text:span><text:span text:style-name="T4"> trentième semaine européenne pour l’emploi des personnes handicapées</text:span><text:span text:style-name="T2"> (SEEPH), l’occasion d’informer sur ce sujet qui est au cœur du projet TZCLD. Au sein des Entreprises à but d'emploi (EBE) ce sont ainsi en moyenne 26% des</text:span><text:a xlink:type="simple" xlink:href="http://xn--salari-gva.es/" text:style-name="ListLabel_20_1" text:visited-style-name="ListLabel_20_1"><text:span text:style-name="T2"> salarié·es</text:span></text:a><text:span text:style-name="T2"> qui sont</text:span><text:a xlink:type="simple" xlink:href="http://reconnu.es/" text:style-name="ListLabel_20_1" text:visited-style-name="ListLabel_20_1"><text:span text:style-name="T2"> reconnu.es</text:span></text:a><text:span text:style-name="T2"> en situation de handicap. </text:span></text:p>
      <text:p text:style-name="P9"><text:span text:style-name="T2">Le </text:span><text:span text:style-name="T4">17 novembre prochain</text:span><text:span text:style-name="T2">, notre territoire se mobilisera ainsi aux côtés de nombreux autres territoires partout en France pour faire de l’emploi un droit effectif.</text:span></text:p>
      <text:p text:style-name="P9"><text:span text:style-name="T5">PERSONNALISATION POSSIBLE AVEC LE PROGRAMME DU TERRITOIRE</text:span></text:p>
      <text:p text:style-name="P9"><text:span text:style-name="T2">Au regard du rôle majeur que jouent les Départements dans l’insertion sociale et professionnelle des personnes, nous avons le plaisir de vous convier à cet événement et de vous associer à cette mobilisation.</text:span></text:p>
      <text:p text:style-name="P9"><text:span text:style-name="T2">Votre venue serait l’occasion de découvrir concrètement la mobilisation menée sur notre territoire, de rencontrer les personnes et les acteurs qui la font vivre et d’échanger sur l’avenir du projet. À quelques mois du terme de l’expérimentation, </text:span><text:span text:style-name="T4">la poursuite et le développement de cette dynamique nécessitent désormais de sécuriser rapidement un cadre pérenne et de donner de la visibilité aux territoires engagés.</text:span></text:p>
      <text:p text:style-name="P9"><text:span text:style-name="T2">Nous sommes à votre disposition pour organiser votre participation à cet événement et vous en présenter plus précisément le programme.</text:span></text:p>
      <text:p text:style-name="P10"><text:span text:style-name="T2">Je vous prie de croire, </text:span><text:span text:style-name="T3">Madame la Présidente ou Monsieur le Président, Madame la Vice-Présidente ou Monsieur le Vice-Président, Madame la Conseillère départementale ou Monsieur le Conseiller départemental,</text:span><text:span text:style-name="T2"> en l'assurance de ma considération distinguée.<text:line-break/></text:span></text:p>
      <text:p text:style-name="P1"><text:span text:style-name="T2"><text:tab/><text:tab/><text:tab/><text:tab/><text:tab/><text:tab/><text:tab/><text:tab/></text:span><text:span text:style-name="T3">SIGNATURE</text:span></text:p>
      <text:p text:style-name="P1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6"><text:span text:style-name="T8">L’expérimentation Territoires zéro chômeur de longue durée en bref</text:span></text:p>
            <text:p text:style-name="P4"/>
            <text:p text:style-name="P6"><text:span text:style-name="T7">Le projet Territoires zéro chômeur de longue durée a pour objet de mettre en œuvre le droit à l’emploi pour toutes et tous. Il est développé en collaboration avec les personnes privées durablement d’emploi et vise à atteindre l’exhaustivité grâce à une coopération territoriale regroupant des acteurs locaux. <text:line-break/><text:line-break/>L’objectif est de pouvoir proposer un emploi à toute personne volontaire qui en est durablement privée. En complément des emplois existants sur le territoire, les emplois supplémentaires nécessaires sont créés dans des entreprises à but d’emploi (EBE), pour proposer des emplois en CDI, à temps choisi. La création de ces emplois, utiles pour les territoires et supplémentaires à ceux existant localement, est en partie financée en réaffectant les coûts liés à la privation durable d’emploi. La 2e étape de l’expérimentation est en cours. 85 territoires sont à ce jour engagés dans la démarche. Sur ces territoires, depuis le début de l’expérimentation en 2016, 7 700 personnes sont sorties de la privation d’emploi. Près de 50 territoires se préparent à présent pour mettre en œuvre le projet TZCLD à leur tour. www.tzcld.fr</text:span></text:p>
          </table:table-cell>
        </table:table-row>
      </table:table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fr" fo:country="FR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fr" fo:country="FR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-0.2252in" fo:text-indent="0in" style:auto-text-indent="false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.0736in, 0in, 0.0736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in" fo:margin-left="0in" fo:margin-right="0in" fo:margin-bottom="0.9602in" style:dynamic-spacing="true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in" fo:margin-left="0in" fo:margin-right="0in" fo:margin-bottom="0.9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Standard"><draw:frame draw:style-name="Mfr1" draw:name="image1.jpg" text:anchor-type="char" svg:x="-0.0102in" svg:y="0in" svg:width="8.2866in" svg:height="2.7134in" draw:z-index="0"><draw:image xlink:href="Pictures/10000000000008000000029A73723E09583C36F8.jpg" xlink:type="simple" xlink:show="embed" xlink:actuate="onLoad" loext:mime-type="image/jpeg"/></draw:frame></text:p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" meta:paragraph-count="16" meta:word-count="749" meta:character-count="4924" meta:non-whitespace-character-count="4179"/>
    <meta:generator>LibreOfficeDev/6.0.5.2$Linux_X86_64 LibreOffice_project/</meta:generator>
  </office:meta>
</office:document-meta>
</file>